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40000" office:value-type="string">
            <text:p>840000</text:p>
          </table:table-cell>
          <table:table-cell office:string-value="840000" office:value-type="string">
            <text:p>840000</text:p>
          </table:table-cell>
          <table:table-cell office:string-value="839440" office:value-type="string">
            <text:p>839440</text:p>
          </table:table-cell>
          <table:table-cell office:string-value="560" office:value-type="string">
            <text:p>56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7" office:value-type="string">
            <text:p>-1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192100" office:value-type="string">
            <text:p>192100</text:p>
          </table:table-cell>
          <table:table-cell office:string-value="607900" office:value-type="string">
            <text:p>6079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68000" office:value-type="string">
            <text:p>168000</text:p>
          </table:table-cell>
          <table:table-cell office:string-value="132000" office:value-type="string">
            <text:p>132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328058" office:value-type="string">
            <text:p>328058</text:p>
          </table:table-cell>
          <table:table-cell office:string-value="101942" office:value-type="string">
            <text:p>101942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565657" office:value-type="string">
            <text:p>565657</text:p>
          </table:table-cell>
          <table:table-cell office:string-value="234343" office:value-type="string">
            <text:p>23434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5000" office:value-type="string">
            <text:p>525000</text:p>
          </table:table-cell>
          <table:table-cell office:string-value="490000" office:value-type="string">
            <text:p>490000</text:p>
          </table:table-cell>
          <table:table-cell office:string-value="115044" office:value-type="string">
            <text:p>115044</text:p>
          </table:table-cell>
          <table:table-cell office:string-value="374956" office:value-type="string">
            <text:p>374956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48701" office:value-type="string">
            <text:p>248701</text:p>
          </table:table-cell>
          <table:table-cell office:string-value="51299" office:value-type="string">
            <text:p>51299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7500" office:value-type="string">
            <text:p>27500</text:p>
          </table:table-cell>
          <table:table-cell office:string-value="372500" office:value-type="string">
            <text:p>3725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7" office:value-type="string">
            <text:p>-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6000" office:value-type="string">
            <text:p>406000</text:p>
          </table:table-cell>
          <table:table-cell office:string-value="390000" office:value-type="string">
            <text:p>390000</text:p>
          </table:table-cell>
          <table:table-cell office:string-value="32859" office:value-type="string">
            <text:p>32859</text:p>
          </table:table-cell>
          <table:table-cell office:string-value="357141" office:value-type="string">
            <text:p>357141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5" office:value-type="string">
            <text:p>-5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277944" office:value-type="string">
            <text:p>277944</text:p>
          </table:table-cell>
          <table:table-cell office:string-value="72056" office:value-type="string">
            <text:p>72056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34985" office:value-type="string">
            <text:p>134985</text:p>
          </table:table-cell>
          <table:table-cell office:string-value="265015" office:value-type="string">
            <text:p>265015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0" office:value-type="string">
            <text:p>1450000</text:p>
          </table:table-cell>
          <table:table-cell office:string-value="1450000" office:value-type="string">
            <text:p>1450000</text:p>
          </table:table-cell>
          <table:table-cell office:string-value="844859" office:value-type="string">
            <text:p>844859</text:p>
          </table:table-cell>
          <table:table-cell office:string-value="605141" office:value-type="string">
            <text:p>605141</text:p>
          </table:table-cell>
          <table:table-cell office:string-value="MZN     " office:value-type="string">
            <text:p>MZN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IVINGSTON" office:value-type="string">
            <text:p>LIVINGSTON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89" office:value-type="string">
            <text:p>2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" office:value-type="string">
            <text:p>1</text:p>
          </table:table-cell>
          <table:table-cell office:string-value="399999" office:value-type="string">
            <text:p>399999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0" office:value-type="string">
            <text:p>-1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87603" office:value-type="string">
            <text:p>287603</text:p>
          </table:table-cell>
          <table:table-cell office:string-value="112397" office:value-type="string">
            <text:p>112397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3" office:value-type="string">
            <text:p>-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0" office:value-type="string">
            <text:p>950000</text:p>
          </table:table-cell>
          <table:table-cell office:string-value="950000" office:value-type="string">
            <text:p>950000</text:p>
          </table:table-cell>
          <table:table-cell office:string-value="701216" office:value-type="string">
            <text:p>701216</text:p>
          </table:table-cell>
          <table:table-cell office:string-value="248784" office:value-type="string">
            <text:p>248784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35000" office:value-type="string">
            <text:p>335000</text:p>
          </table:table-cell>
          <table:table-cell office:string-value="0" office:value-type="string">
            <text:p>0</text:p>
          </table:table-cell>
          <table:table-cell office:string-value="335000" office:value-type="string">
            <text:p>335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JEFFERSON" office:value-type="string">
            <text:p>JEFFERSON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000" office:value-type="string">
            <text:p>2000</text:p>
          </table:table-cell>
          <table:table-cell office:string-value="498000" office:value-type="string">
            <text:p>498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1077" office:value-type="string">
            <text:p>11077</text:p>
          </table:table-cell>
          <table:table-cell office:string-value="88923" office:value-type="string">
            <text:p>8892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TYLER" office:value-type="string">
            <text:p>TYLE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97" office:value-type="string">
            <text:p>-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  <table:table-cell office:string-value="89600" office:value-type="string">
            <text:p>89600</text:p>
          </table:table-cell>
          <table:table-cell office:string-value="22127" office:value-type="string">
            <text:p>22127</text:p>
          </table:table-cell>
          <table:table-cell office:string-value="67473" office:value-type="string">
            <text:p>67473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SENECA" office:value-type="string">
            <text:p>SENECA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2" office:value-type="string">
            <text:p>1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  <table:table-cell office:string-value="7900" office:value-type="string">
            <text:p>7900</text:p>
          </table:table-cell>
          <table:table-cell office:string-value="8" office:value-type="string">
            <text:p>8</text:p>
          </table:table-cell>
          <table:table-cell office:string-value="7892" office:value-type="string">
            <text:p>7892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HANCOCK" office:value-type="string">
            <text:p>HANCOCK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54" office:value-type="string">
            <text:p>1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19000" office:value-type="string">
            <text:p>1819000</text:p>
          </table:table-cell>
          <table:table-cell office:string-value="1819000" office:value-type="string">
            <text:p>1819000</text:p>
          </table:table-cell>
          <table:table-cell office:string-value="1740485" office:value-type="string">
            <text:p>1740485</text:p>
          </table:table-cell>
          <table:table-cell office:string-value="78515" office:value-type="string">
            <text:p>78515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023714" office:value-type="string">
            <text:p>1023714</text:p>
          </table:table-cell>
          <table:table-cell office:string-value="76286" office:value-type="string">
            <text:p>76286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8:02:38</meta:creation-date>
    <meta:editing-cycles>1</meta:editing-cycles>
    <dc:language>en</dc:language>
    <dc:creator>ZETHOU-WWEXT04P$</dc:creator>
    <dc:date>2026-08-25T18:02:38</dc:date>
    <meta:editing-duration>PT0.047S</meta:editing-duration>
  </office:meta>
</office:document-meta>
</file>